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language="fr" fo:country="FR" officeooo:rsid="0001b1d2" officeooo:paragraph-rsid="0001b1d2"/>
    </style:style>
    <style:style style:name="P2" style:family="paragraph" style:parent-style-name="Standard">
      <style:paragraph-properties fo:text-align="start" style:justify-single-word="false"/>
      <style:text-properties fo:language="fr" fo:country="FR" officeooo:rsid="0001b1d2" officeooo:paragraph-rsid="0001b1d2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Enquête sur un scandale d’État</text:p>
      <text:p text:style-name="P1"/>
      <text:p text:style-name="P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2-02-08T11:18:15.310000000</meta:creation-date>
    <dc:date>2022-02-08T11:18:47.758000000</dc:date>
    <meta:editing-duration>PT34S</meta:editing-duration>
    <meta:editing-cycles>1</meta:editing-cycles>
    <meta:document-statistic meta:table-count="0" meta:image-count="0" meta:object-count="0" meta:page-count="1" meta:paragraph-count="1" meta:word-count="5" meta:character-count="30" meta:non-whitespace-character-count="26"/>
    <meta:generator>LibreOffice/6.3.2.2$Windows_X86_64 LibreOffice_project/98b30e735bda24bc04ab42594c85f7fd8be07b9c</meta:generator>
  </office:meta>
</office:document-meta>
</file>